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margin-left="0.3937in" fo:margin-right="0.3493in">
        <style:tab-stops/>
      </style:paragraph-properties>
      <style:text-properties style:font-name="Verdana"/>
    </style:style>
    <style:style style:name="P2" style:parent-style-name="Normal" style:family="paragraph">
      <style:paragraph-properties fo:margin-left="0.3937in" fo:margin-right="0.3493in">
        <style:tab-stops/>
      </style:paragraph-properties>
      <style:text-properties style:font-name="Verdana"/>
    </style:style>
    <style:style style:name="P3" style:parent-style-name="Normal" style:family="paragraph">
      <style:paragraph-properties fo:margin-left="0.3937in" fo:margin-right="0.3493in">
        <style:tab-stops/>
      </style:paragraph-properties>
      <style:text-properties style:font-name="Verdana"/>
    </style:style>
    <style:style style:name="P4" style:parent-style-name="Normal" style:family="paragraph">
      <style:paragraph-properties fo:margin-left="0.3937in" fo:margin-right="0.3493in">
        <style:tab-stops/>
      </style:paragraph-properties>
      <style:text-properties style:font-name="Verdana"/>
    </style:style>
    <style:style style:name="P5" style:parent-style-name="Normal" style:family="paragraph">
      <style:paragraph-properties fo:margin-left="0.3937in" fo:margin-right="0.3493in">
        <style:tab-stops/>
      </style:paragraph-properties>
      <style:text-properties style:font-name="Verdana"/>
    </style:style>
    <style:style style:name="P6" style:parent-style-name="Normal" style:family="paragraph">
      <style:paragraph-properties fo:margin-left="0.3937in" fo:margin-right="0.3493in">
        <style:tab-stops/>
      </style:paragraph-properties>
    </style:style>
    <style:style style:name="T7" style:parent-style-name="Policepardéfaut" style:family="text">
      <style:text-properties style:font-name="Verdana"/>
    </style:style>
  </office:automatic-styles>
  <office:body>
    <office:text text:use-soft-page-breaks="true">
      <text:p text:style-name="P1"/>
      <text:p text:style-name="P2">Conformément à la loi, notre liste « Couchey village dynamique » peut communiquer via les mêmes canaux d’information que la Mairie.</text:p>
      <text:p text:style-name="P3">Lorsque des propositions, étudiées lors des séances du Conseil Municipal, nous paraissent favorables pour le village, nous les votons. Lors de la séance du 5 juin, ont été votés en particulier, le nombre d’adjoints, l’enveloppe budgétaire allouée à leurs indemnités, le taux de la taxe d’aménagement.</text:p>
      <text:p text:style-name="P4">Notre demande de diffuser à tous les élus les sujets abordés lors des réunions Maire/Adjoints a été acceptée à la quasi-totalité de l’assemblée. Ainsi l’ensemble des membres du Conseil Municipal peut suivre les événements en cours.</text:p>
      <text:p text:style-name="P5"/>
      <text:p text:style-name="P6"><text:span text:style-name="T7">Brigitte Perrot, Nadine Quétier, Marc Jeanni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2F5496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" style:display-name="Citation intens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1222in" fo:margin-bottom="0.118in" fo:margin-right="0.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c</meta:initial-creator>
    <dc:creator>Secretariat - Mairie de Couchey</dc:creator>
    <meta:creation-date>2026-06-18T14:37:00Z</meta:creation-date>
    <dc:date>2026-06-18T14:37:00Z</dc:date>
    <meta:template xlink:href="Normal" xlink:type="simple"/>
    <meta:editing-cycles>2</meta:editing-cycles>
    <meta:editing-duration>PT0S</meta:editing-duration>
    <meta:document-statistic meta:page-count="1" meta:paragraph-count="1" meta:word-count="109" meta:character-count="712" meta:row-count="5" meta:non-whitespace-character-count="604"/>
  </office:meta>
</office:document-meta>
</file>